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cdba6491d963287b9a7d149bd1b2a1.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neem.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neem.wiki.sensoft-next.com/doku.php?id=wiki:pagename" text:style-name="Internet_20_link" text:visited-style-name="Visited_20_Internet_20_Link">pagename</text:a> or use an additional <text:a xlink:type="simple" xlink:href="https://neem.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neem.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neem.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cfcdba6491d963287b9a7d149bd1b2a1.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cfcdba6491d963287b9a7d149bd1b2a1.png" xlink:type="simple" xlink:show="embed" xlink:actuate="onLoad"/></draw:frame></text:p>
      <text:p text:style-name="Text_20_body">Resize to given width:            <draw:frame draw:style-name="media" draw:name="2" text:anchor-type="as-char" draw:z-index="2" svg:width="1.3229166666667cm" svg:height="1.3229166666667cm"><draw:image xlink:href="Pictures/cfcdba6491d963287b9a7d149bd1b2a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fcdba6491d963287b9a7d149bd1b2a1.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fcdba6491d963287b9a7d149bd1b2a1.png" xlink:type="simple" xlink:show="embed" xlink:actuate="onLoad"/></draw:frame></text:p>
      <text:p text:style-name="Text_20_body"><draw:frame draw:style-name="medialeft" draw:name="6" text:anchor-type="paragraph" draw:z-index="6" svg:width="3.3866666666667cm" svg:height="3.3866666666667cm"><draw:image xlink:href="Pictures/cfcdba6491d963287b9a7d149bd1b2a1.png" xlink:type="simple" xlink:show="embed" xlink:actuate="onLoad"/></draw:frame></text:p>
      <text:p text:style-name="Text_20_body"><draw:frame draw:style-name="mediacenter" draw:name="7" text:anchor-type="paragraph" draw:z-index="7" svg:width="3.3866666666667cm" svg:height="3.3866666666667cm"><draw:image xlink:href="Pictures/cfcdba6491d963287b9a7d149bd1b2a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fcdba6491d963287b9a7d149bd1b2a1.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neem.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neem.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neem.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neem.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neem.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par BeauHD (%2026/%08/%12 %23:%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