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fcdba6491d963287b9a7d149bd1b2a1.png"/>
  <manifest:file-entry manifest:media-type="image/gif" manifest:full-path="Pictures/3aee9946469df9d932206e4eb1fe7a18.gif"/>
  <manifest:file-entry manifest:media-type="image/gif" manifest:full-path="Pictures/36bcd87b3e6f1940a6f2a7d4429b5ca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cfcdba6491d963287b9a7d149bd1b2a1.png" xlink:type="simple" xlink:show="embed" xlink:actuate="onLoad"/></draw:frame></draw:a> DokuWiki is a standards compliant, simple to use <text:a xlink:type="simple" xlink:href="https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s://neem.wiki.sensoft-next.com/doku.php?id=wiki:syntax" text:style-name="Internet_20_link" text:visited-style-name="Visited_20_Internet_20_Link">syntax</text:a> which makes sure the datafiles remain readable outside the Wiki and eases the creation of structured texts. All data is stored in plain text files -- no database is required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neem.wiki.sensoft-next.com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www.splitbrain.org/go/dokuwiki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://bugs.splitbrain.org/index.php?project=1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0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36bcd87b3e6f1940a6f2a7d4429b5cae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dokuwiki</dc:title>
  </office:meta>
</office:document-meta>
</file>